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2" style:parent-style-name="Normal" style:family="paragraph">
      <style:paragraph-properties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3" style:parent-style-name="Normal" style:family="paragraph">
      <style:paragraph-properties fo:text-align="justify" fo:margin-bottom="0in" fo:line-height="150%"/>
    </style:style>
    <style:style style:name="T4" style:parent-style-name="Fuentedepárrafopredeter." style:family="text"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T5" style:parent-style-name="Fuentedepárrafopredeter." style:family="text">
      <style:text-properties style:font-name="Arial" style:font-name-asian="Times New Roman" style:font-name-complex="Arial" fo:font-weight="bold" style:font-weight-asian="bold" fo:color="#41464B" fo:font-size="10pt" style:font-size-asian="10pt" style:font-size-complex="10pt" style:language-asian="es" style:country-asian="ES"/>
    </style:style>
    <style:style style:name="T6" style:parent-style-name="Fuentedepárrafopredeter." style:family="text"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7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8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9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  <style:style style:name="P10" style:parent-style-name="Normal" style:family="paragraph">
      <style:paragraph-properties fo:text-align="justify" fo:margin-bottom="0in" fo:line-height="150%"/>
      <style:text-properties style:font-name="Arial" style:font-name-asian="Times New Roman" style:font-name-complex="Arial" fo:color="#41464B" fo:font-size="10pt" style:font-size-asian="10pt" style:font-size-complex="10pt" style:language-asian="es" style:country-asian="ES"/>
    </style:style>
  </office:automatic-styles>
  <office:body>
    <office:text text:use-soft-page-breaks="true">
      <text:p text:style-name="P1">CONTRATOS MAYORES<text:s text:c="2"/>2020<text:s/></text:p>
      <text:p text:style-name="P2"/>
      <text:p text:style-name="P3"><text:span text:style-name="T4">1.- Denominación y objeto<text:s/></text:span><text:span text:style-name="T5">SUMINISTRO DE HIPOCLORITO SÓDICO EN DIFERENTES FORMATOS E HIPOCLORITO CÁLCICO GRANULAR</text:span><text:span text:style-name="T6">.</text:span></text:p>
      <text:p text:style-name="P7">EXPEDIENTE: EXVP00032020 con fecha de adjudicación 23/3/2020 prorrogable.</text:p>
      <text:p text:style-name="P8">Entidad Adjudicadora. ICODEM, S.A. – EMPRESA MUNICIPAL DE TURISMO Y SERVICIOS DE ICOD DE LOS VINOS, S.A Duración. - 1 Año, prorrogable en dos ocasiones como lo establece cláusula tercera del contrato. Importe de licitación. - 16.400,41€ Anual Sin impuesto Importe de adjudicación. - 16.400,41€ Anual Sin impuesto. Procedimiento utilizado. El procedimiento utilizado es ABIERTO SIMPLICADO ejecutado en la “PLATAFORMA DE CONTRATACION DEL SECTOR PUBLICO” Identidad de las personas o entidades a las que se adjudica el contrato o administración contratante en el caso de entidades privadas. DIFLOMAR S.L.</text:p>
      <text:p text:style-name="P9">Se informa que el contrato firmado no sufrió ninguna modificación posterior a la firma. LINK.</text:p>
      <text:p text:style-name="P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6" style:display-name="Título 6" style:family="paragraph" style:parent-style-name="Normal" style:default-outline-level="6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6Car" style:display-name="Título 6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6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ndres</meta:initial-creator>
    <dc:creator>Andres</dc:creator>
    <meta:creation-date>2022-06-21T07:15:00Z</meta:creation-date>
    <dc:date>2022-06-21T07:35:00Z</dc:date>
    <meta:template xlink:href="Normal" xlink:type="simple"/>
    <meta:editing-cycles>1</meta:editing-cycles>
    <meta:editing-duration>PT960S</meta:editing-duration>
    <meta:document-statistic meta:page-count="1" meta:paragraph-count="1" meta:word-count="140" meta:character-count="909" meta:row-count="6" meta:non-whitespace-character-count="770"/>
  </office:meta>
</office:document-meta>
</file>