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border-top="none" fo:border-left="none" fo:border-bottom="0.0069in solid #000000" fo:border-right="none" fo:padding-top="0in" fo:padding-left="0in" fo:padding-bottom="0.0138in" fo:padding-right="0in" style:shadow="none" fo:text-align="justify"/>
      <style:text-properties style:font-name="Arial" style:font-name-asian="Times New Roman" style:font-name-complex="Arial" fo:font-weight="bold" style:font-weight-asian="bold" fo:font-size="12pt" style:font-size-asian="12pt" style:font-size-complex="12pt" style:language-asian="es" style:country-asian="ES"/>
    </style:style>
    <style:style style:name="P2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3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4" style:parent-style-name="Normal" style:family="paragraph">
      <style:paragraph-properties fo:text-align="justify"/>
      <style:text-properties style:font-name="Arial" style:font-name-asian="Times New Roman" style:font-name-complex="Arial" fo:font-weight="bold" style:font-weight-asian="bold" fo:font-size="10pt" style:font-size-asian="10pt" style:font-size-complex="10pt" style:language-asian="es" style:country-asian="ES"/>
    </style:style>
    <style:style style:name="P5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6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7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8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9" style:parent-style-name="Normal" style:family="paragraph">
      <style:paragraph-properties fo:text-align="justify"/>
      <style:text-properties style:font-name="Arial" style:font-name-asian="Times New Roman" style:font-name-complex="Arial" fo:font-weight="bold" style:font-weight-asian="bold" fo:font-size="10pt" style:font-size-asian="10pt" style:font-size-complex="10pt" style:language-asian="es" style:country-asian="ES"/>
    </style:style>
    <style:style style:name="P10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11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12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13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14" style:parent-style-name="Normal" style:family="paragraph">
      <style:paragraph-properties fo:text-align="justify"/>
    </style:style>
    <style:style style:name="T15" style:parent-style-name="Fuentedepárrafopredeter." style:family="text"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T16" style:parent-style-name="Fuentedepárrafopredeter." style:family="text">
      <style:text-properties style:font-name="Arial" style:font-name-asian="Times New Roman" style:font-name-complex="Arial" fo:font-weight="bold" style:font-weight-asian="bold" fo:font-size="10pt" style:font-size-asian="10pt" style:font-size-complex="10pt" style:language-asian="es" style:country-asian="ES"/>
    </style:style>
    <style:style style:name="P17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18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19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20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21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22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23" style:parent-style-name="Normal" style:family="paragraph">
      <style:paragraph-properties fo:text-align="justify"/>
      <style:text-properties style:font-name="Arial" style:font-name-asian="Times New Roman" style:font-name-complex="Arial" fo:font-weight="bold" style:font-weight-asian="bold" fo:font-size="10pt" style:font-size-asian="10pt" style:font-size-complex="10pt" style:language-asian="es" style:country-asian="ES"/>
    </style:style>
    <style:style style:name="P24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25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26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27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28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29" style:parent-style-name="Normal" style:family="paragraph">
      <style:paragraph-properties fo:text-align="justify"/>
      <style:text-properties style:font-name="Arial" style:font-name-asian="Times New Roman" style:font-name-complex="Arial" fo:font-weight="bold" style:font-weight-asian="bold" fo:font-size="10pt" style:font-size-asian="10pt" style:font-size-complex="10pt" style:language-asian="es" style:country-asian="ES"/>
    </style:style>
    <style:style style:name="P30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31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32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33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34" style:parent-style-name="Normal" style:family="paragraph">
      <style:paragraph-properties fo:text-align="justify"/>
      <style:text-properties style:font-name="Arial" style:font-name-asian="Times New Roman" style:font-name-complex="Arial" fo:font-weight="bold" style:font-weight-asian="bold" fo:font-size="10pt" style:font-size-asian="10pt" style:font-size-complex="10pt" style:language-asian="es" style:country-asian="ES"/>
    </style:style>
    <style:style style:name="P35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36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37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38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39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40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41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42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43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44" style:parent-style-name="Normal" style:family="paragraph">
      <style:paragraph-properties fo:text-align="justify"/>
    </style:style>
    <style:style style:name="T45" style:parent-style-name="Fuentedepárrafopredeter." style:family="text">
      <style:text-properties style:font-name="Arial" style:font-name-asian="Times New Roman" style:font-name-complex="Arial" fo:font-weight="bold" style:font-weight-asian="bold" fo:font-size="10pt" style:font-size-asian="10pt" style:font-size-complex="10pt" style:language-asian="es" style:country-asian="ES"/>
    </style:style>
    <style:style style:name="P46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47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48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49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50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51" style:parent-style-name="Normal" style:family="paragraph">
      <style:paragraph-properties fo:text-align="justify"/>
      <style:text-properties style:font-name="Arial" style:font-name-asian="Times New Roman" style:font-name-complex="Arial" fo:font-weight="bold" style:font-weight-asian="bold" fo:font-size="10pt" style:font-size-asian="10pt" style:font-size-complex="10pt" style:language-asian="es" style:country-asian="ES"/>
    </style:style>
    <style:style style:name="P52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53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54" style:parent-style-name="Normal" style:family="paragraph">
      <style:paragraph-properties fo:text-align="justify"/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P55" style:parent-style-name="Normal" style:family="paragraph">
      <style:paragraph-properties fo:text-align="justify"/>
    </style:style>
    <style:style style:name="T56" style:parent-style-name="Fuentedepárrafopredeter." style:family="text"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  <style:style style:name="T57" style:parent-style-name="Fuentedepárrafopredeter." style:family="text">
      <style:text-properties style:font-name="Arial" style:font-name-asian="Times New Roman" style:font-name-complex="Arial" fo:font-size="10pt" style:font-size-asian="10pt" style:font-size-complex="10pt" style:language-asian="es" style:country-asian="ES"/>
    </style:style>
  </office:automatic-styles>
  <office:body>
    <office:text text:use-soft-page-breaks="true">
      <text:p text:style-name="P1">CONTRATO FORMALIZADOS EN EL EJERCICIO 2021</text:p>
      <text:p text:style-name="P2"/>
      <text:p text:style-name="P3">CONTRATOS MAYORES <text:s/>(FECHA 31/12/21)</text:p>
      <text:p text:style-name="P4">1.- Denominación y objeto SUMINISTRO DE HIPOCLORITO SÓDICO EN DIFERENTES FORMATOS E HIPOCLORITO CÁLCICO GRANULAR.</text:p>
      <text:p text:style-name="P5">EXPEDIENTE: EXVP00032020 con fecha de adjudicación 31/12/21 (2DA PRORROGA).</text:p>
      <text:p text:style-name="P6">Entidad Adjudicadora. ICODEM, S.A. – EMPRESA MUNICIPAL DE TURISMO Y SERVICIOS DE ICOD DE LOS VINOS, S.A<text:s/></text:p>
      <text:p text:style-name="P7">Duración. - 1 Año.<text:s/>/ Importe de licitación. - 16.400,41€ Anual Sin impuesto / <text:s/>El procedimiento utilizado es ABIERTO SIMPLICADO ejecutado en la “PLATAFORMA DE CONTRATACION DEL SECTOR PUBLICO”.<text:s/>/ Identidad de las personas o entidades a las que se adjudica el contrato o administración contratante en el caso de entidades privadas. DIFLOMAR S.L.</text:p>
      <text:p text:style-name="P8">Se informa que el contrato firmado no sufrió ninguna modificación posterior a la firma.<text:s/></text:p>
      <text:p text:style-name="P9">2.- Denominación y objeto PRODUCTOS DE LIMPIEZA PARA<text:s/>CENTRO DE ESTANCIA DIURNA PARA MAYORES DE ALBORADA DEL PADRE DAMIÁN”</text:p>
      <text:p text:style-name="P10">EXPEDIENTE: 11749-2021 con fecha de adjudicación 27/12/2021.</text:p>
      <text:p text:style-name="P11">Entidad Adjudicadora. AYTO. SAN MIGUEL DE ABONA <text:s/></text:p>
      <text:p text:style-name="P12">Duración. - 1 día, entregar al día <text:s/>siguiente de la adjudicación. <text:s/>/ Importe de licitación. – 840,03€ sin IGIC / <text:s/>El procedimiento utilizado es SISTEMA DINÁMICO <text:s/>ejecutado en la “PLATAFORMA DE CONTRATACION DEL SECTOR PUBLICO”./ Identidad de las personas o entidades a las que se adjudica el contrato o administración contratante en el caso de entidades privadas. DIFLOMAR S.L.</text:p>
      <text:p text:style-name="P13">Se informa que el contrato firmado no sufrió ninguna modificación posterior a la firma.<text:s/></text:p>
      <text:p text:style-name="P14"><text:span text:style-name="T15">3.- <text:s/></text:span><text:span text:style-name="T16">Denominación y objeto “PRODUCTOS DE LIMPIEZA PARA LA ESCUELA INFANTIL MUNICIPAL CAPITAN GALLETA”</text:span></text:p>
      <text:p text:style-name="P17"><text:s/>EXPEDIENTE: 3551/2021con fecha de adjudicación 30/06/21 .</text:p>
      <text:p text:style-name="P18">Entidad Adjudicadora. AYTO. SAN MIGUEL DE ABONA <text:s/></text:p>
      <text:p text:style-name="P19">Duración. – 2 MESES <text:s text:c="2"/>/ Importe de licitación. – (676,71 <text:s text:c="2"/>€ sin IGIC / <text:s/>El procedimiento utilizado es SISTEMA DINÁMICO <text:s/>ejecutado en la “PLATAFORMA DE CONTRATACION DEL SECTOR PUBLICO” ./ Identidad de las personas o entidades a las que se adjudica el contrato o administración contratante en el caso de entidades privadas. DIFLOMAR S.L.</text:p>
      <text:p text:style-name="P20">Se informa que el contrato firmado no sufrió ninguna modificación posterior a la firma.</text:p>
      <text:p text:style-name="P21"/>
      <text:p text:style-name="P22"/>
      <text:soft-page-break/>
      <text:p text:style-name="P23">4.- <text:s/>Denominación y objeto “PRODUCTOS DE LIMPIEZA PARA CONCEJALIA DE SERVICIOS GENERALES”.</text:p>
      <text:p text:style-name="P24">EXPEDIENTE: 2560/2021 <text:s/>con fecha de adjudicación 30/06/21.</text:p>
      <text:p text:style-name="P25">Entidad Adjudicadora. AYTO. SAN MIGUEL DE ABONA <text:s/></text:p>
      <text:p text:style-name="P26">Duración. - 1 día <text:s/>/ Importe de licitación. – 7.094,49 €sin IGIC / <text:s/>El procedimiento utilizado es SISTEMA DINÁMICO <text:s/>ejecutado en la “PLATAFORMA DE CONTRATACION DEL SECTOR PUBLICO” ./ Identidad de las personas o entidades a las que se adjudica el contrato o administración contratante en el caso de entidades privadas. DIFLOMAR S.L.</text:p>
      <text:p text:style-name="P27">Se informa que el contrato firmado no sufrió ninguna modificación posterior a la firma.</text:p>
      <text:p text:style-name="P28"/>
      <text:p text:style-name="P29">5.- <text:s/>Denominación y objeto “SUMINISTRO DE PRODUCTOS DE LIMPIEZA PARA LOS CENTROS GESTIONADOS POR ARONA DESARROLLO SAU ”.</text:p>
      <text:p text:style-name="P30">EXPEDIENTE: 05/2020 <text:s/>con<text:s/>fecha de adjudicación 24/05/21.</text:p>
      <text:p text:style-name="P31">Entidad Adjudicadora. Consejería Delegada de Arona Desarrollo, S.A<text:s/></text:p>
      <text:p text:style-name="P32">Duración. - 1 AÑO <text:s text:c="2"/>/ Importe de licitación. – 18.000€ sin IGIC / <text:s/>El procedimiento utilizado es Abierto simplificado ejecutado en la “PLATAFORMA DE CONTRATACION DEL SECTOR PUBLICO” ./ Identidad de las personas o entidades a las que se adjudica el contrato o administración contratante en el caso de entidades privadas. DIFLOMAR S.L.</text:p>
      <text:p text:style-name="P33">Se informa que el contrato firmado no sufrió ninguna modificación posterior a la firma.</text:p>
      <text:p text:style-name="P34">6.- <text:s/>Denominación y objeto “PRODUCTOS DE LIMPIEZA PARA LA ESCUELA INFANTIL MUNICIPAL CAPITAN GALLETA”</text:p>
      <text:p text:style-name="P35">EXPEDIENTE: 2501/2021 <text:s/>con fecha de adjudicación 17/05/21.</text:p>
      <text:p text:style-name="P36">Entidad Adjudicadora. AYTO. SAN MIGUEL DE ABONA <text:s/></text:p>
      <text:p text:style-name="P37">Duración. - 1 día <text:s/>/ Importe de licitación. 405,79 <text:s/>€ sin IGIC / <text:s/>El procedimiento utilizado es SISTEMA DINÁMICO <text:s/>ejecutado en la “PLATAFORMA DE CONTRATACION DEL SECTOR PUBLICO” ./ Identidad de las personas o entidades a las que se adjudica el contrato o administración contratante en el caso de entidades privadas. DIFLOMAR S.L.</text:p>
      <text:p text:style-name="P38">Se informa que el contrato firmado no sufrió ninguna modificación posterior a la firma.</text:p>
      <text:p text:style-name="P39"/>
      <text:p text:style-name="P40"/>
      <text:p text:style-name="P41"/>
      <text:p text:style-name="P42"/>
      <text:p text:style-name="P43"/>
      <text:soft-page-break/>
      <text:p text:style-name="P44"><text:span text:style-name="T45">7.- <text:s/>Denominación y objeto “SUMINISTRO PRODUCTOS DE LIMPIEZA <text:s/>PARA EMPRESA MUNICIPAL DE ADEJE”.</text:span></text:p>
      <text:p text:style-name="P46">EXPEDIENTE: 94/2021 <text:s/>con<text:s/>fecha de adjudicación 19/04/21.</text:p>
      <text:p text:style-name="P47">Entidad Adjudicadora. Consejo de Administración de la Empresa Municipal de Servicios de Adeje, S.A.</text:p>
      <text:p text:style-name="P48">Duración. - 1 AÑO (PRORROGABLE) / Importe de licitación. 20.000 € sin IGIC / <text:s/>El procedimiento utilizado es ABIERTO SIMPLIFICADO <text:s text:c="2"/>ejecutado en la “PLATAFORMA DE CONTRATACION DEL SECTOR PUBLICO” ./ Identidad de las personas o entidades a las que se adjudica el contrato o administración contratante en el caso de entidades privadas. DIFLOMAR S.L.</text:p>
      <text:p text:style-name="P49">Se informa que el contrato firmado no sufrió ninguna modificación posterior a la firma.</text:p>
      <text:p text:style-name="P50"/>
      <text:p text:style-name="P51">8.- <text:s/>Denominación y objeto “PRODUCTOS DE LIMPIEZA PARA LA ESCUELA INFANTIL MUNICIPAL CAPITAN GALLETA”.</text:p>
      <text:p text:style-name="P52">EXPEDIENTE: 2117/2021 <text:s/>con fecha de adjudicación 9/04/21 .</text:p>
      <text:p text:style-name="P53">Entidad Adjudicadora. AYTO. SAN MIGUEL DE ABONA <text:s/></text:p>
      <text:p text:style-name="P54">Duración. - 1 día <text:s/>/ Importe de licitación. 378,87 <text:s/>€ sin IGIC / <text:s/>El procedimiento utilizado es SISTEMA DINÁMICO <text:s/>ejecutado en la “PLATAFORMA DE CONTRATACION DEL SECTOR PUBLICO” ./ Identidad de las personas o entidades a las que se adjudica el contrato o administración contratante en el caso de entidades privadas. DIFLOMAR S.L.</text:p>
      <text:p text:style-name="P55"><text:span text:style-name="T56">Se informa que el contrato firmado no sufrió ninguna mod</text:span><text:span text:style-name="T57">ificación posterior a la firma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ndres</meta:initial-creator>
    <dc:creator>Andres</dc:creator>
    <meta:creation-date>2022-06-21T08:07:00Z</meta:creation-date>
    <dc:date>2022-06-21T08:07:00Z</dc:date>
    <meta:template xlink:href="Normal" xlink:type="simple"/>
    <meta:editing-cycles>3</meta:editing-cycles>
    <meta:editing-duration>PT0S</meta:editing-duration>
    <meta:document-statistic meta:page-count="3" meta:paragraph-count="10" meta:word-count="828" meta:character-count="5377" meta:row-count="37" meta:non-whitespace-character-count="4559"/>
  </office:meta>
</office:document-meta>
</file>