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3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4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5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6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7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8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9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0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1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2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3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4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5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6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7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8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9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0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1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2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3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4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5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6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7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8" style:parent-style-name="Normal" style:family="paragraph">
      <style:paragraph-properties fo:text-align="justify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9" style:parent-style-name="Normal" style:family="paragraph">
      <style:paragraph-properties fo:text-align="justify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30" style:parent-style-name="Normal" style:family="paragraph">
      <style:paragraph-properties fo:text-align="justify"/>
    </style:style>
    <style:style style:name="T31" style:parent-style-name="Fuentedepárrafopredeter." style:family="text"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T32" style:parent-style-name="Fuentedepárrafopredeter." style:family="text"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T33" style:parent-style-name="Fuentedepárrafopredeter." style:family="text"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</office:automatic-styles>
  <office:body>
    <office:text text:use-soft-page-breaks="true">
      <text:p text:style-name="P1">CONTRATOS MENORES</text:p>
      <text:p text:style-name="P2"/>
      <text:p text:style-name="P3">2.- Denominación y objeto:<text:s/>ADQUISICIÓN DE HIPOCLORITO SÓDICO Y CLORADORES PARA INFRAESTRUCTURAS HIDRÁULICAS – EXP:120/2020 con fecha de adjudicación 24/1/2020. (LINK)</text:p>
      <text:p text:style-name="P4"/>
      <text:p text:style-name="P5">- Entidad Adjudicadora: AYUNTAMIENTO DE LA VILLA DE GARAFIA</text:p>
      <text:p text:style-name="P6">- Duración:4 meses.</text:p>
      <text:p text:style-name="P7">- Importe de licitación.</text:p>
      <text:p text:style-name="P8">ADQUISICION HIPOCLORITO SODICO: 687.50€ ( SIN IGIC)</text:p>
      <text:p text:style-name="P9">CLORADORES: 5.330€ (SIN IGIC)</text:p>
      <text:p text:style-name="P10">TOTAL DE LA LICITACION: 6.017,50€ (SIN IGIC)</text:p>
      <text:p text:style-name="P11">TOTAL DE LA LICITACION CON IGIC: 6.411,23€</text:p>
      <text:p text:style-name="P12">- Importe de adjudicación.</text:p>
      <text:p text:style-name="P13"/>
      <text:p text:style-name="P14">ADQUISICION HIPOCLORITO SODICO: 687.50€ ( SIN IGIC)</text:p>
      <text:p text:style-name="P15">CLORADORES: 5.330€ (SIN IGIC)</text:p>
      <text:p text:style-name="P16">TOTAL DE LA LICITACION: 6.017,50€ (SIN IGIC)</text:p>
      <text:p text:style-name="P17">TOTAL DE LA LICITACION CON IGIC: 6.411,23€</text:p>
      <text:p text:style-name="P18">- Procedimiento utilizado: Contrato Menor por sistema de Adjudicación directa</text:p>
      <text:p text:style-name="P19">- Identidad de las personas o entidades a las que se adjudica el contrato o administración contratante en el caso de entidades privadas: DIFLOMAR,S.L.</text:p>
      <text:p text:style-name="P20"/>
      <text:p text:style-name="P21">3.- Denominación y objeto: SUMINISTRO DE PRODUCTOS DE LIMPIEZA E HIGIENE, ASI COMO MATERIAL DE PROTECCION INDIVISUL (EPI´S) PARA LA RESIDENCIA DE MAYORES, CENTRO ASISTENCIAL “ SOR JOSEFA ARGOTE”, SERVICIO DE AYUDA A DOMICILIO E INSTALACIONES DEL AYUNTAMIENTO DE LA VILLA<text:s/>DE GARAFIA. EXPEDIENTE 575/2020, con fecha de adjudicación 23/6/2020. LINK.</text:p>
      <text:p text:style-name="P22"/>
      <text:p text:style-name="P23">- Entidad Adjudicadora: AYUNTAMIENTO DE LA VILLA DE GARAFIA</text:p>
      <text:p text:style-name="P24">- Duración: 1 mes.</text:p>
      <text:p text:style-name="P25">-Importe de licitación.<text:s text:c="2"/>3.651,82€ (sin IGIC )</text:p>
      <text:p text:style-name="P26">Total con IGIC: 3.763,87€</text:p>
      <text:p text:style-name="P27">Importe de adjudicación.<text:s/>3.651,82€ (sin IGIC )</text:p>
      <text:p text:style-name="P28">Total con IGIC: 3.763,87€</text:p>
      <text:p text:style-name="P29">- Procedimiento utilizado: Contrato Menor por sistema de Adjudicación directa</text:p>
      <text:p text:style-name="P30"><text:span text:style-name="T31">- Identidad de las personas o entidades a las que se adjudica el contrato o administración contratante e</text:span><text:span text:style-name="T32">n el caso de entidades privadas</text:span><text:span text:style-name="T33">: DIFLOMAR,S.L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dres</meta:initial-creator>
    <dc:creator>Andres</dc:creator>
    <meta:creation-date>2022-06-21T07:18:00Z</meta:creation-date>
    <dc:date>2022-06-21T07:36:00Z</dc:date>
    <meta:template xlink:href="Normal" xlink:type="simple"/>
    <meta:editing-cycles>1</meta:editing-cycles>
    <meta:editing-duration>PT240S</meta:editing-duration>
    <meta:document-statistic meta:page-count="1" meta:paragraph-count="3" meta:word-count="260" meta:character-count="1690" meta:row-count="11" meta:non-whitespace-character-count="1433"/>
  </office:meta>
</office:document-meta>
</file>