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justify"/>
      <style:text-properties style:font-name="Arial" style:font-name-complex="Arial"/>
    </style:style>
    <style:style style:name="P2" style:parent-style-name="Normal" style:family="paragraph">
      <style:paragraph-properties fo:text-align="justify"/>
      <style:text-properties style:font-name="Arial" style:font-name-complex="Arial" fo:font-weight="bold" style:font-weight-asian="bold"/>
    </style:style>
    <style:style style:name="P3" style:parent-style-name="Normal" style:family="paragraph">
      <style:paragraph-properties fo:text-align="justify"/>
      <style:text-properties style:font-name="Arial" style:font-name-complex="Arial"/>
    </style:style>
    <style:style style:name="P4" style:parent-style-name="Normal" style:family="paragraph">
      <style:paragraph-properties fo:text-align="justify"/>
      <style:text-properties style:font-name="Arial" style:font-name-complex="Arial"/>
    </style:style>
    <style:style style:name="P5" style:parent-style-name="Normal" style:family="paragraph">
      <style:paragraph-properties fo:text-align="justify"/>
      <style:text-properties style:font-name="Arial" style:font-name-complex="Arial"/>
    </style:style>
    <style:style style:name="P6" style:parent-style-name="Normal" style:family="paragraph">
      <style:paragraph-properties fo:text-align="justify"/>
      <style:text-properties style:font-name="Arial" style:font-name-complex="Arial"/>
    </style:style>
    <style:style style:name="P7" style:parent-style-name="Normal" style:family="paragraph">
      <style:paragraph-properties fo:text-align="justify"/>
      <style:text-properties style:font-name="Arial" style:font-name-complex="Arial"/>
    </style:style>
    <style:style style:name="P8" style:parent-style-name="Normal" style:family="paragraph">
      <style:paragraph-properties fo:text-align="justify"/>
      <style:text-properties style:font-name="Arial" style:font-name-complex="Arial"/>
    </style:style>
    <style:style style:name="P9" style:parent-style-name="Normal" style:family="paragraph">
      <style:paragraph-properties fo:text-align="justify"/>
      <style:text-properties style:font-name="Arial" style:font-name-complex="Arial"/>
    </style:style>
    <style:style style:name="P10" style:parent-style-name="Normal" style:family="paragraph">
      <style:paragraph-properties fo:text-align="justify"/>
      <style:text-properties style:font-name="Arial" style:font-name-complex="Arial" fo:font-weight="bold" style:font-weight-asian="bold"/>
    </style:style>
    <style:style style:name="P11" style:parent-style-name="Normal" style:family="paragraph">
      <style:paragraph-properties fo:text-align="justify"/>
      <style:text-properties style:font-name="Arial" style:font-name-complex="Arial"/>
    </style:style>
    <style:style style:name="P12" style:parent-style-name="Normal" style:family="paragraph">
      <style:paragraph-properties fo:text-align="justify"/>
      <style:text-properties style:font-name="Arial" style:font-name-complex="Arial"/>
    </style:style>
    <style:style style:name="P13" style:parent-style-name="Normal" style:family="paragraph">
      <style:paragraph-properties fo:text-align="justify"/>
      <style:text-properties style:font-name="Arial" style:font-name-complex="Arial"/>
    </style:style>
    <style:style style:name="P14" style:parent-style-name="Normal" style:family="paragraph">
      <style:paragraph-properties fo:text-align="justify"/>
      <style:text-properties style:font-name="Arial" style:font-name-complex="Arial"/>
    </style:style>
    <style:style style:name="P15" style:parent-style-name="Normal" style:family="paragraph">
      <style:paragraph-properties fo:text-align="justify"/>
      <style:text-properties style:font-name="Arial" style:font-name-complex="Arial"/>
    </style:style>
    <style:style style:name="P16" style:parent-style-name="Normal" style:family="paragraph">
      <style:paragraph-properties fo:text-align="justify"/>
      <style:text-properties style:font-name="Arial" style:font-name-complex="Arial"/>
    </style:style>
    <style:style style:name="P17" style:parent-style-name="Normal" style:family="paragraph">
      <style:paragraph-properties fo:text-align="justify"/>
    </style:style>
    <style:style style:name="T18" style:parent-style-name="Fuentedepárrafopredeter." style:family="text">
      <style:text-properties style:font-name="Arial" style:font-name-complex="Arial"/>
    </style:style>
  </office:automatic-styles>
  <office:body>
    <office:text text:use-soft-page-breaks="true">
      <text:p text:style-name="P1">CONTRATOS MENORES</text:p>
      <text:p text:style-name="P2">1.- Denominación y objeto :PRODUCTOS DE LIMPIEZA PARA EL CENTRO ASISTENCIAL “ SOR JOSEFA ARGOTE”</text:p>
      <text:p text:style-name="P3"><text:s/>– EXP:02/2021 con fecha de adjudicación 14/06/21. (LINK)</text:p>
      <text:p text:style-name="P4">- Entidad Adjudicadora: AYUNTAMIENTO DE LA VILLA DE GARAFIA</text:p>
      <text:p text:style-name="P5">- Duración:1 mes.</text:p>
      <text:p text:style-name="P6">- Importe de licitación. 2.821,58 € SIN IGIC</text:p>
      <text:p text:style-name="P7">- Procedimiento utilizado: Contrato Menor por sistema de Adjudicación directa</text:p>
      <text:p text:style-name="P8">- Identidad de las personas o entidades a las que se adjudica el contrato o administración contratante en el caso de entidades privadas : DIFLOMAR,S.L.</text:p>
      <text:p text:style-name="P9"/>
      <text:p text:style-name="P10">2.- Denominación y objeto: SUMINISTRO DE PRODUCTOS DE LIMPIEZA E HIGIENE, PARA LA RESIDENCIA DE MAYORES, CENTRO ASISTENCIAL <text:s/>DEL AYUNTAMIENTO DE LA VILLA DE GARAFIA.</text:p>
      <text:p text:style-name="P11"><text:s/>EXPEDIENTE 435/2021 , con fecha de adjudicación 23/03/21. LINK.</text:p>
      <text:p text:style-name="P12">- Entidad Adjudicadora : AYUNTAMIENTO DE LA VILLA DE GARAFIA</text:p>
      <text:p text:style-name="P13">- Duración : 1 mes.</text:p>
      <text:p text:style-name="P14">-Importe de licitación.</text:p>
      <text:p text:style-name="P15">3.927,91 € (sin IGIC )</text:p>
      <text:p text:style-name="P16">- Procedimiento utilizado: Contrato Menor por sistema de Adjudicación directa</text:p>
      <text:p text:style-name="P17"><text:span text:style-name="T18">- Identidad de las personas o entidades a las que se adjudica el contrato o administración contratante en el caso de entidades privadas : DIFLOMAR,S.L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2-06-21T08:53:00Z</meta:creation-date>
    <dc:date>2022-06-21T08:54:00Z</dc:date>
    <meta:template xlink:href="Normal" xlink:type="simple"/>
    <meta:editing-cycles>1</meta:editing-cycles>
    <meta:editing-duration>PT60S</meta:editing-duration>
    <meta:document-statistic meta:page-count="1" meta:paragraph-count="2" meta:word-count="171" meta:character-count="1114" meta:row-count="7" meta:non-whitespace-character-count="945"/>
  </office:meta>
</office:document-meta>
</file>