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2.75pt" style:use-optimal-row-height="true" fo:break-before="page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Hoja1" table:style-name="ta1">
        <table:table-column table:style-name="co1" table:number-columns-repeated="16384" table:default-cell-style-name="ce3"/>
        <table:table-row table:style-name="ro1">
          <table:table-cell office:value-type="string" table:style-name="ce2">
            <text:p><text:s/>DIFLOMAR, S.L.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">
            <text:p>Balance de situacion al 30/09/2021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<text:s/>===========================================================================================================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ACTIVO<text:s text:c="52"/>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================================================================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A) <text:s/>ACTIVO NO CORRIENTE <text:s text:c="41"/>| <text:s text:c="9"/>| <text:s text:c="2"/>1,606,565.3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Desarrollo. <text:s text:c="57"/>| <text:s text:c="9"/>| <text:s text:c="5"/>-1,557.52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5. Aplicaciones informáticas. <text:s text:c="35"/>| <text:s text:c="9"/>| <text:s text:c="6"/>1,557.52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I. <text:s/>Inmovilizado material. <text:s text:c="44"/>| <text:s text:c="9"/>| <text:s text:c="2"/>1,600,106.0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Terrenos y construcciones. <text:s text:c="32"/>| <text:s text:c="9"/>| <text:s text:c="2"/>1,162,741.86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2. Instalaciones técnicas y otro inmovilizado material| <text:s text:c="9"/>| <text:s text:c="4"/>437,364.1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V. <text:s text:c="2"/>Inversiones financieras a largo plazo. <text:s text:c="23"/>| <text:s text:c="9"/>| <text:s text:c="6"/>6,459.3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Instrumentos de patrimonio. <text:s text:c="33"/>| <text:s text:c="9"/>| <text:s text:c="6"/>6,000.2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5. Otros activos financieros. <text:s text:c="37"/>| <text:s text:c="9"/>| <text:s text:c="8"/>459.1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B) <text:s/>ACTIVO CORRIENTE <text:s text:c="47"/>| <text:s text:c="9"/>| <text:s text:c="2"/>1,791,952.63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I. <text:s/>Existencias. <text:s text:c="58"/>| <text:s text:c="9"/>| <text:s text:c="4"/>360,120.1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Comerciales. <text:s text:c="53"/>| <text:s text:c="9"/>| <text:s text:c="4"/>360,120.1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II. Deudores comerciales y otras cuentas a cobrar. <text:s text:c="7"/>| <text:s text:c="9"/>| <text:s text:c="4"/>817,970.02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Clientes por ventas y prestaciones de servicios. <text:s text:c="3"/>| <text:s text:c="9"/>| <text:s text:c="4"/>755,426.3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12"/>b) ventas y prestaciones de servicios a corto plazo| <text:s text:c="10"/>| <text:s text:c="4"/>755,426.3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3. Deudores varios. <text:s text:c="50"/>| <text:s text:c="9"/>| <text:s text:c="6"/>6,285.65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4. Personal. <text:s text:c="61"/>| <text:s text:c="9"/>| <text:s text:c="8"/>600.0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5. Activos por impuesto corriente. <text:s text:c="30"/>| <text:s text:c="9"/>| <text:s text:c="8"/>429.59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6. Otros créditos con las Administraciones Públicas. <text:s/>| <text:s text:c="9"/>| <text:s text:c="5"/>55,228.4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2. Créditos a empresas <text:s text:c="46"/>| <text:s text:c="9"/>| <text:s text:c="9"/>55.62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5. Otros activos financieros. <text:s text:c="39"/>| <text:s text:c="9"/>| <text:s text:c="8"/>-55.62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VII. Efectivo y otros activos líquidos equivalentes. <text:s text:c="10"/>| <text:s text:c="9"/>| <text:s text:c="4"/>613,862.47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Tesorería. <text:s text:c="58"/>| <text:s text:c="9"/>| <text:s text:c="4"/>613,862.47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TOTAL ACTIVO (A + B) <text:s text:c="51"/>| <text:s text:c="9"/>| <text:s text:c="2"/>3,398,517.97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2">
          <table:table-cell table:number-columns-repeated="16384" table:style-name="ce3"/>
        </table:table-row>
        <table:table-row table:style-name="ro1">
          <table:table-cell office:value-type="string" table:style-name="ce4">
            <text:p><text:s/>===========================================================================================================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PATRIMONIO NETO Y PASIVO<text:s text:c="30"/>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================================================================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A) <text:s/>PATRIMONIO NETO <text:s text:c="52"/>| <text:s text:c="9"/>| <text:s text:c="2"/>2,259,590.0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A-1)Fondos propios. <text:s text:c="58"/>| <text:s text:c="9"/>| <text:s text:c="2"/>2,220,717.2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. <text:s text:c="2"/>Capital. <text:s text:c="69"/>| <text:s text:c="9"/>| <text:s text:c="5"/>21,636.43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Capital escriturado. <text:s text:c="48"/>| <text:s text:c="9"/>| <text:s text:c="5"/>21,636.43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II. Reservas. <text:s text:c="65"/>| <text:s text:c="9"/>| <text:s text:c="2"/>2,124,041.96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Legal y estatutarias. <text:s text:c="47"/>| <text:s text:c="9"/>| <text:s text:c="6"/>4,327.29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2. Otras reservas. <text:s text:c="52"/>| <text:s text:c="9"/>| <text:s text:c="2"/>2,119,714.67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VII. Resultado del ejercicio. <text:s text:c="45"/>| <text:s text:c="9"/>| <text:s text:c="5"/>75,038.81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A-3)Subvenciones, donaciones y legados recibidos. <text:s text:c="14"/>| <text:s text:c="9"/>| <text:s text:c="5"/>38,872.8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B) <text:s/>PASIVO NO CORRIENTE <text:s text:c="46"/>| <text:s text:c="9"/>| <text:s text:c="4"/>601,061.6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I. <text:s/>Deudas a largo plazo. <text:s text:c="48"/>| <text:s text:c="9"/>| <text:s text:c="4"/>595,255.59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2. Deudas con entidades de crédito. <text:s text:c="27"/>| <text:s text:c="9"/>| <text:s text:c="4"/>595,255.65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3. Acreedores por arrendamiento financiero. <text:s text:c="19"/>| <text:s text:c="9"/>| <text:s text:c="9"/>-0.06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V. <text:s/>Pasivos por impuesto diferido. <text:s text:c="36"/>| <text:s text:c="9"/>| <text:s text:c="6"/>5,806.01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C) <text:s/>PASIVO CORRIENTE <text:s text:c="51"/>| <text:s text:c="9"/>| <text:s text:c="4"/>538,257.51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III. Deudas a corto plazo. <text:s text:c="48"/>| <text:s text:c="9"/>| <text:s text:c="4"/>109,756.62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Obligaciones y otros valores negociables. <text:s text:c="18"/>| <text:s text:c="9"/>| <text:s text:c="8"/>-14.36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2. Deudas con entidades de crédito. <text:s text:c="26"/>| <text:s text:c="9"/>| <text:s text:c="4"/>109,296.4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3. Acreedores por arrendamiento financiero. <text:s text:c="18"/>| <text:s text:c="9"/>| <text:s text:c="8"/>448.10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5. Otros pasivos financieros. <text:s text:c="41"/>| <text:s text:c="9"/>| <text:s text:c="9"/>26.48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4"/>V. <text:s text:c="2"/>Acreedores comerciales y otras cuentas a pagar. <text:s text:c="7"/>| <text:s text:c="9"/>| <text:s text:c="4"/>428,500.89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1. Proveedores <text:s text:c="58"/>| <text:s text:c="9"/>| <text:s text:c="4"/>375,219.4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12"/>b) Proveedores a corto plazo. <text:s text:c="34"/>| <text:s text:c="9"/>| <text:s text:c="4"/>375,219.44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3. Acreedores varios. <text:s text:c="49"/>| <text:s text:c="9"/>| <text:s text:c="4"/>-25,707.27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4. Personal (remuneraciones pendientes de pago). <text:s text:c="9"/>| <text:s text:c="9"/>| <text:s text:c="8"/>815.61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9"/>6. Otras deudas con las Administraciones Públicas. <text:s text:c="4"/>| <text:s text:c="9"/>| <text:s text:c="5"/>78,173.11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TOTAL PATRIMONIO NETO Y PASIVO (A + B + C) <text:s text:c="13"/>| <text:s text:c="9"/>| <text:s text:c="2"/>3,398,909.15| <text:s text:c="14"/>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| <text:s text:c="63"/>|==========|===============|===============|</text:p>
          </table:table-cell>
          <table:table-cell table:number-columns-repeated="16383"/>
        </table:table-row>
        <table:table-row table:style-name="ro1">
          <table:table-cell office:value-type="string" table:style-name="ce4">
            <text:p><text:s/>===========================================================================================================</text:p>
          </table:table-cell>
          <table:table-cell table:number-columns-repeated="16383"/>
        </table:table-row>
        <table:table-row table:number-rows-repeated="104850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rosagonzalez@rgasesores.eu</meta:initial-creator>
    <dc:creator>usuario</dc:creator>
    <meta:creation-date>2021-10-27T08:43:22Z</meta:creation-date>
    <dc:date>2022-06-20T10:08:43Z</dc:date>
  </office:meta>
</office:document-meta>
</file>