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3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4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o1" style:family="table-column">
      <style:table-column-properties fo:break-before="auto" style:column-width="2.11666666666667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Hoja1" table:style-name="ta1">
        <table:table-column table:style-name="co1" table:number-columns-repeated="16384" table:default-cell-style-name="ce2"/>
        <table:table-row table:style-name="ro1">
          <table:table-cell office:value-type="string" table:style-name="ce1">
            <text:p><text:s/>DIFLOMAR, S.L.</text:p>
          </table:table-cell>
          <table:table-cell table:number-columns-repeated="16383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3">
            <text:p><text:s/>Cuenta de perdidas y ganancias a 30 de <text:s/>septiembre 2,021<text:s text:c="6"/></text:p>
          </table:table-cell>
          <table:table-cell table:number-columns-repeated="16383"/>
        </table:table-row>
        <table:table-row table:style-name="ro2">
          <table:table-cell table:style-name="ce3"/>
          <table:table-cell table:number-columns-repeated="16383"/>
        </table:table-row>
        <table:table-row table:style-name="ro2">
          <table:table-cell office:value-type="string" table:style-name="ce4">
            <text:p>|================================================================|==========|===============|===============|</text:p>
          </table:table-cell>
          <table:table-cell table:number-columns-repeated="16383"/>
        </table:table-row>
        <table:table-row table:style-name="ro2">
          <table:table-cell table:style-name="ce4"/>
          <table:table-cell table:number-columns-repeated="16383"/>
        </table:table-row>
        <table:table-row table:style-name="ro2">
          <table:table-cell office:value-type="string" table:style-name="ce4">
            <text:p>| A) <text:s/>OPERACIONES CONTINUADAS<text:s text:c="7"/>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| <text:s text:c="5"/>1. Importe neto de la cifra de negocios. <text:s text:c="19"/>| <text:s text:c="9"/>| <text:s text:c="2"/>1,872,585.88| <text:s text:c="14"/>|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| <text:s text:c="8"/>a) Ventas. <text:s text:c="65"/>| <text:s text:c="9"/>| <text:s text:c="2"/>1,872,585.88| <text:s text:c="14"/>|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| <text:s text:c="5"/>4. Aprovisionamientos. <text:s text:c="46"/>| <text:s text:c="9"/>| <text:s/>-1,082,331.01| <text:s text:c="14"/>|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| <text:s text:c="8"/>a) Consumo de mercaderías. <text:s text:c="32"/>| <text:s text:c="9"/>| <text:s/>-1,082,331.01| <text:s text:c="14"/>|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| <text:s text:c="5"/>5. Otros ingresos de explotación. <text:s text:c="33"/>| <text:s text:c="9"/>| <text:s text:c="6"/>4,000.00| <text:s text:c="14"/>|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| <text:s text:c="8"/>a) Ingresos accesorios y otros de gestión corriente. <text:s/>| <text:s text:c="7"/>| <text:s text:c="6"/>4,000.00| <text:s text:c="14"/>|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| <text:s text:c="5"/>6. Gastos de personal. <text:s text:c="49"/>| <text:s text:c="9"/>| <text:s text:c="3"/>-400,991.38| <text:s text:c="14"/>|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| <text:s text:c="8"/>a) Sueldos, salarios y asimilados. <text:s text:c="27"/>| <text:s text:c="9"/>| <text:s text:c="3"/>-328,080.39| <text:s text:c="14"/>|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| <text:s text:c="8"/>b) Cargas sociales. <text:s text:c="53"/>| <text:s text:c="9"/>| <text:s text:c="4"/>-72,910.99| <text:s text:c="14"/>|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| <text:s text:c="5"/>7. Otros gastos de explotación. <text:s text:c="35"/>| <text:s text:c="9"/>| <text:s text:c="3"/>-312,072.58| <text:s text:c="14"/>|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| <text:s text:c="8"/>a) Servicios exteriores. <text:s text:c="46"/>| <text:s text:c="9"/>| <text:s text:c="3"/>-306,228.54| <text:s text:c="14"/>|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| <text:s text:c="8"/>b) Tributos. <text:s text:c="68"/>| <text:s text:c="9"/>| <text:s text:c="5"/>-5,844.04| <text:s text:c="14"/>|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| A.1)RESULTADO DE EXPLOTACIÓN (1+2+3+4+5+6+7+8+9+10+11+12+13) <text:s text:c="8"/>81,190.91<text:s text:c="8"/>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| <text:s text:c="4"/>15. Gastos financieros. <text:s text:c="51"/>| <text:s text:c="9"/>| <text:s text:c="5"/>-6,152.10| <text:s text:c="14"/>|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| <text:s text:c="8"/>a) Por deudas con empresas del grupo y asociadas. <text:s/>| <text:s text:c="4"/>| <text:s text:c="5"/>-6,152.10| <text:s text:c="14"/>|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| A.2)RESULTADO FINANCIERO (14+15+16+17+18+19) | <text:s text:c="6"/>| <text:s text:c="5"/>-6,152.10| <text:s text:c="14"/>|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| A.3)RESULTADO ANTES DE IMPUESTOS (A.1+A.2) <text:s text:c="3"/>| <text:s text:c="6"/>| <text:s text:c="5"/>75,038.81| <text:s text:c="14"/>|</text:p>
          </table:table-cell>
          <table:table-cell table:number-columns-repeated="16383"/>
        </table:table-row>
        <table:table-row table:style-name="ro2">
          <table:table-cell table:style-name="ce4"/>
          <table:table-cell table:number-columns-repeated="16383"/>
        </table:table-row>
        <table:table-row table:style-name="ro2">
          <table:table-cell office:value-type="string" table:style-name="ce3">
            <text:p>| <text:s text:c="4"/>20. Impuestos sobre beneficios.<text:s text:c="21"/></text:p>
          </table:table-cell>
          <table:table-cell table:number-columns-repeated="16383"/>
        </table:table-row>
        <table:table-row table:style-name="ro2">
          <table:table-cell office:value-type="string" table:style-name="ce4">
            <text:p>|<text:s text:c="59"/>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| A.4)RESULTADO DEL EJERCICIO PROCEDENTE DE OPERACIONES<text:s text:c="2"/>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| <text:s text:c="4"/>CONTINUADAS (A.3+20) <text:s text:c="44"/>| <text:s text:c="9"/>| <text:s text:c="5"/>75,038.81|<text:s text:c="14"/></text:p>
          </table:table-cell>
          <table:table-cell table:number-columns-repeated="16383"/>
        </table:table-row>
        <table:table-row table:style-name="ro2">
          <table:table-cell office:value-type="string" table:style-name="ce4">
            <text:p><text:s text:c="56"/>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| A.5)RESULTADO DEL EJERCICIO (A.4+21) <text:s text:c="15"/>| <text:s text:c="9"/>| <text:s text:c="5"/>75,038.81|<text:s text:c="14"/></text:p>
          </table:table-cell>
          <table:table-cell table:number-columns-repeated="16383"/>
        </table:table-row>
        <table:table-row table:style-name="ro2">
          <table:table-cell table:style-name="ce4"/>
          <table:table-cell table:number-columns-repeated="16383"/>
        </table:table-row>
        <table:table-row table:style-name="ro2">
          <table:table-cell office:value-type="string" table:style-name="ce4">
            <text:p><text:s/>===========================================================================================================</text:p>
          </table:table-cell>
          <table:table-cell table:number-columns-repeated="16383"/>
        </table:table-row>
        <table:table-row table:number-rows-repeated="1048543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rosagonzalez@rgasesores.eu</meta:initial-creator>
    <dc:creator>usuario</dc:creator>
    <meta:creation-date>2021-10-27T08:44:18Z</meta:creation-date>
    <dc:date>2022-06-20T10:09:06Z</dc:date>
  </office:meta>
</office:document-meta>
</file>