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Black" svg:font-family="Arial Black" style:font-family-generic="swiss" style:font-pitch="variable" svg:panose-1="2 11 10 4 2 1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Arial Black" style:font-name-asian="Times New Roman" fo:color="#000000" style:letter-kerning="true" fo:font-size="20pt" style:font-size-asian="20pt" style:font-size-complex="20pt" style:language-asian="es" style:country-asian="ES"/>
    </style:style>
    <style:style style:name="P2" style:parent-style-name="Normal" style:family="paragraph">
      <style:paragraph-properties fo:margin-left="-0.5909in">
        <style:tab-stops/>
      </style:paragraph-properties>
    </style:style>
    <style:style style:name="T3" style:parent-style-name="Fuentedepárrafopredeter." style:family="text">
      <style:text-properties style:language-asian="es" style:country-asian="ES"/>
    </style:style>
    <style:style style:name="P4" style:parent-style-name="NormalWeb" style:family="paragraph">
      <style:paragraph-properties fo:text-align="center" fo:margin-top="0in" fo:margin-bottom="0in"/>
    </style:style>
    <style:style style:name="T5" style:parent-style-name="Fuentedepárrafopredeter." style:family="text">
      <style:text-properties style:font-name="Calibri" fo:color="#000000" style:letter-kerning="true"/>
    </style:style>
    <style:style style:name="P6" style:parent-style-name="NormalWeb" style:family="paragraph">
      <style:paragraph-properties fo:text-align="center" fo:margin-top="0in" fo:margin-bottom="0in"/>
      <style:text-properties style:font-name="Calibri" fo:color="#000000" style:letter-kerning="true" fo:font-size="10pt" style:font-size-asian="10pt" style:font-size-complex="10pt"/>
    </style:style>
    <style:style style:name="P7" style:parent-style-name="NormalWeb" style:family="paragraph">
      <style:paragraph-properties fo:text-align="center" fo:margin-top="0in" fo:margin-bottom="0in"/>
    </style:style>
    <style:style style:name="T8" style:parent-style-name="Fuentedepárrafopredeter." style:family="text">
      <style:text-properties style:font-name="Calibri" fo:color="#000000" style:letter-kerning="true" fo:font-size="10pt" style:font-size-asian="10pt" style:font-size-complex="10pt"/>
    </style:style>
    <style:style style:name="P9" style:parent-style-name="NormalWeb" style:family="paragraph">
      <style:paragraph-properties fo:text-align="center" fo:margin-top="0in" fo:margin-bottom="0in"/>
    </style:style>
    <style:style style:name="T10" style:parent-style-name="Fuentedepárrafopredeter." style:family="text">
      <style:text-properties style:font-name="Calibri" fo:color="#000000" style:letter-kerning="true"/>
    </style:style>
    <style:style style:name="P11" style:parent-style-name="NormalWeb" style:family="paragraph">
      <style:paragraph-properties fo:text-align="center" fo:margin-top="0in" fo:margin-bottom="0in"/>
    </style:style>
    <style:style style:name="T12" style:parent-style-name="Fuentedepárrafopredeter." style:family="text">
      <style:text-properties style:font-name="Calibri" fo:color="#000000" style:letter-kerning="true"/>
    </style:style>
    <style:style style:name="P13" style:parent-style-name="NormalWeb" style:family="paragraph">
      <style:paragraph-properties fo:text-align="center" fo:margin-top="0in" fo:margin-bottom="0in"/>
    </style:style>
    <style:style style:name="T14" style:parent-style-name="Fuentedepárrafopredeter." style:family="text">
      <style:text-properties style:font-name="Calibri" fo:color="#000000" style:letter-kerning="true"/>
    </style:style>
    <style:style style:name="P15" style:parent-style-name="NormalWeb" style:family="paragraph">
      <style:paragraph-properties fo:text-align="center" fo:margin-top="0in" fo:margin-bottom="0in"/>
    </style:style>
    <style:style style:name="T16" style:parent-style-name="Fuentedepárrafopredeter." style:family="text">
      <style:text-properties style:font-name="Calibri" fo:color="#000000" style:letter-kerning="true"/>
    </style:style>
    <style:style style:name="P17" style:parent-style-name="NormalWeb" style:family="paragraph">
      <style:paragraph-properties fo:text-align="center" fo:margin-top="0in" fo:margin-bottom="0in"/>
    </style:style>
    <style:style style:name="T18" style:parent-style-name="Fuentedepárrafopredeter." style:family="text">
      <style:text-properties style:font-name="Calibri" fo:color="#000000" style:letter-kerning="true"/>
    </style:style>
    <style:style style:name="P19" style:parent-style-name="NormalWeb" style:family="paragraph">
      <style:paragraph-properties fo:text-align="center" fo:margin-top="0in" fo:margin-bottom="0in"/>
    </style:style>
    <style:style style:name="T20" style:parent-style-name="Fuentedepárrafopredeter." style:family="text">
      <style:text-properties style:font-name="Calibri" fo:color="#000000" style:letter-kerning="true"/>
    </style:style>
    <style:style style:name="P21" style:parent-style-name="NormalWeb" style:family="paragraph">
      <style:paragraph-properties fo:text-align="center" fo:margin-top="0in" fo:margin-bottom="0in"/>
    </style:style>
    <style:style style:name="T22" style:parent-style-name="Fuentedepárrafopredeter." style:family="text">
      <style:text-properties style:font-name="Calibri" fo:color="#000000" style:letter-kerning="true"/>
    </style:style>
    <style:style style:name="P23" style:parent-style-name="NormalWeb" style:family="paragraph">
      <style:paragraph-properties fo:text-align="center" fo:margin-top="0in" fo:margin-bottom="0in"/>
    </style:style>
    <style:style style:name="T24" style:parent-style-name="Fuentedepárrafopredeter." style:family="text">
      <style:text-properties style:font-name="Calibri" fo:color="#000000" style:letter-kerning="true"/>
    </style:style>
    <style:style style:name="P25" style:parent-style-name="NormalWeb" style:family="paragraph">
      <style:paragraph-properties fo:text-align="center" fo:margin-top="0in" fo:margin-bottom="0in"/>
    </style:style>
    <style:style style:name="T26" style:parent-style-name="Fuentedepárrafopredeter." style:family="text">
      <style:text-properties style:font-name="Calibri" fo:color="#000000" style:letter-kerning="true"/>
    </style:style>
    <style:style style:name="P27" style:parent-style-name="NormalWeb" style:family="paragraph">
      <style:paragraph-properties fo:text-align="center" fo:margin-top="0in" fo:margin-bottom="0in"/>
    </style:style>
    <style:style style:name="T28" style:parent-style-name="Fuentedepárrafopredeter." style:family="text">
      <style:text-properties style:font-name="Calibri" fo:color="#000000" style:letter-kerning="true"/>
    </style:style>
    <style:style style:name="P29" style:parent-style-name="NormalWeb" style:family="paragraph">
      <style:paragraph-properties fo:text-align="center" fo:margin-top="0in" fo:margin-bottom="0in"/>
    </style:style>
    <style:style style:name="T30" style:parent-style-name="Fuentedepárrafopredeter." style:family="text">
      <style:text-properties style:font-name="Calibri" fo:color="#000000" style:letter-kerning="true"/>
    </style:style>
    <style:style style:name="P31" style:parent-style-name="NormalWeb" style:family="paragraph">
      <style:paragraph-properties fo:text-align="center" fo:margin-top="0in" fo:margin-bottom="0in"/>
    </style:style>
    <style:style style:name="T32" style:parent-style-name="Fuentedepárrafopredeter." style:family="text">
      <style:text-properties style:font-name="Calibri" fo:color="#000000" style:letter-kerning="true"/>
    </style:style>
    <style:style style:name="P33" style:parent-style-name="NormalWeb" style:family="paragraph">
      <style:paragraph-properties fo:text-align="center" fo:margin-top="0in" fo:margin-bottom="0in"/>
    </style:style>
    <style:style style:name="T34" style:parent-style-name="Fuentedepárrafopredeter." style:family="text">
      <style:text-properties style:font-name="Calibri" fo:color="#000000" style:letter-kerning="true" fo:font-size="10pt" style:font-size-asian="10pt" style:font-size-complex="10pt"/>
    </style:style>
    <style:style style:name="P35" style:parent-style-name="NormalWeb" style:family="paragraph">
      <style:paragraph-properties fo:text-align="center" fo:margin-top="0in" fo:margin-bottom="0in"/>
    </style:style>
    <style:style style:name="T36" style:parent-style-name="Fuentedepárrafopredeter." style:family="text">
      <style:text-properties style:font-name="Calibri" fo:color="#000000" style:letter-kerning="true"/>
    </style:style>
    <style:style style:name="P37" style:parent-style-name="NormalWeb" style:family="paragraph">
      <style:paragraph-properties fo:text-align="center" fo:margin-top="0in" fo:margin-bottom="0in"/>
    </style:style>
    <style:style style:name="T38" style:parent-style-name="Fuentedepárrafopredeter." style:family="text">
      <style:text-properties style:font-name="Calibri" fo:color="#000000" style:letter-kerning="true"/>
    </style:style>
    <style:style style:family="graphic" style:name="a37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2778in" svg:stroke-color="#558ed5" svg:stroke-opacity="100%" draw:auto-grow-width="false" draw:auto-grow-height="false"/>
      <style:paragraph-properties style:font-independent-line-spacing="false" style:writing-mode="lr-tb"/>
    </style:style>
    <style:style style:family="graphic" style:name="a39">
      <style:graphic-properties draw:fill="none" draw:stroke="solid" svg:stroke-width="0.01042in" svg:stroke-color="#000000" draw:marker-end="a38" svg:stroke-opacity="100%"/>
    </style:style>
    <style:style style:family="graphic" style:name="a20">
      <style:graphic-properties draw:fill="none" draw:stroke="solid" svg:stroke-width="0.01042in" svg:stroke-color="#000000" draw:marker-end="a19" svg:stroke-opacity="100%"/>
    </style:style>
    <style:style style:family="graphic" style:name="a2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23">
      <style:graphic-properties draw:fill="none" draw:stroke="solid" svg:stroke-width="0.01042in" svg:stroke-color="#000000" draw:marker-end="a22" svg:stroke-opacity="100%"/>
    </style:style>
    <style:style style:family="graphic" style:name="a25">
      <style:graphic-properties draw:fill="none" draw:stroke="solid" svg:stroke-width="0.01042in" svg:stroke-color="#000000" draw:marker-end="a24" svg:stroke-opacity="100%"/>
    </style:style>
    <style:style style:family="graphic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29">
      <style:graphic-properties draw:fill="none" draw:stroke="solid" svg:stroke-width="0.01042in" svg:stroke-color="#000000" draw:marker-end="a28" svg:stroke-opacity="100%"/>
    </style:style>
    <style:style style:family="graphic" style:name="a1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12">
      <style:graphic-properties draw:fill="none" draw:stroke="solid" svg:stroke-width="0.01042in" svg:stroke-color="#000000" draw:marker-end="a11" svg:stroke-opacity="100%"/>
    </style:style>
    <style:style style:family="graphic" style:name="a13">
      <style:graphic-properties draw:fill="none" draw:stroke="solid" svg:stroke-width="0.01042in" svg:stroke-color="#000000" svg:stroke-opacity="100%"/>
    </style:style>
    <style:style style:family="graphic" style:name="a15">
      <style:graphic-properties draw:fill="none" draw:stroke="solid" svg:stroke-width="0.01042in" svg:stroke-color="#000000" draw:marker-end="a14" svg:stroke-opacity="100%"/>
    </style:style>
    <style:style style:family="graphic" style:name="a17">
      <style:graphic-properties draw:fill="none" draw:stroke="solid" svg:stroke-width="0.01042in" svg:stroke-color="#000000" draw:marker-end="a16" svg:stroke-opacity="100%"/>
    </style:style>
    <style:style style:family="graphic" style:name="a1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5">
      <style:graphic-properties draw:fill="none" draw:stroke="solid" svg:stroke-width="0.01042in" svg:stroke-color="#000000" draw:marker-start="a3" draw:marker-end="a4" svg:stroke-opacity="100%"/>
    </style:style>
    <style:style style:family="graphic" style:name="a43">
      <style:graphic-properties draw:fill="none" draw:stroke="solid" svg:stroke-width="0.01042in" svg:stroke-color="#000000" draw:marker-start="a41" draw:marker-end="a42" svg:stroke-opacity="100%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45">
      <style:graphic-properties draw:fill="none" draw:stroke="solid" svg:stroke-width="0.01042in" svg:stroke-color="#000000" draw:marker-end="a44" svg:stroke-opacity="100%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46">
      <style:graphic-properties/>
    </style:style>
    <style:style style:family="graphic" style:name="a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31">
      <style:graphic-properties draw:fill="none" draw:stroke="solid" svg:stroke-width="0.01042in" svg:stroke-color="#000000" draw:marker-end="a30" svg:stroke-opacity="100%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2778in" svg:stroke-color="#385d8a" svg:stroke-opacity="100%" draw:auto-grow-width="false" draw:auto-grow-height="false"/>
      <style:paragraph-properties style:font-independent-line-spacing="false" style:writing-mode="lr-tb"/>
    </style:style>
    <style:style style:family="graphic" style:name="a34">
      <style:graphic-properties draw:fill="none" draw:stroke="solid" svg:stroke-width="0.01042in" svg:stroke-color="#000000" draw:marker-end="a33" svg:stroke-opacity="100%"/>
    </style:style>
    <style:style style:family="graphic" style:name="a36">
      <style:graphic-properties draw:fill="none" draw:stroke="solid" svg:stroke-width="0.01042in" svg:stroke-color="#000000" draw:marker-end="a35" svg:stroke-opacity="100%"/>
    </style:style>
  </office:automatic-styles>
  <office:body>
    <office:text text:use-soft-page-breaks="true">
      <text:p text:style-name="P1">ORGANIGRAMA DIFLOMAR S.L.</text:p>
      <text:p text:style-name="P2"><text:span text:style-name="T3"><draw:g draw:name="158 Grupo" draw:id="id30" draw:style-name="a46" text:anchor-type="as-char"><svg:title/><svg:desc/><draw:custom-shape svg:x="2.03877in" svg:y="0in" svg:width="1.97999in" svg:height="0.5998in" draw:id="id0" draw:style-name="a0" draw:name="4 Rectángulo redondeado"><svg:title/><svg:desc/><text:p text:style-name="P4"><text:span text:style-name="T5">GERENCIA GRAL.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0.56599in" svg:y="1.1424in" svg:width="1.25472in" svg:height="0.70473in" draw:id="id1" draw:style-name="a1" draw:name="5 Rectángulo redondeado"><svg:title/><svg:desc/><text:p text:style-name="P6">DIRECCCIÓN</text:p><text:p text:style-name="P7"><text:span text:style-name="T8">FINANCIERA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2.24123in" svg:y="1.19959in" svg:width="1.62296in" svg:height="0.5998in" draw:id="id2" draw:style-name="a2" draw:name="7 Rectángulo redondeado"><svg:title/><svg:desc/><text:p text:style-name="P9"><text:span text:style-name="T10">DIRECCIÓN</text:span></text:p><text:p text:style-name="P11"><text:span text:style-name="T12">ADMINISTRATIVA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1.82073in" svg:y1="1.49935in" svg:x2="2.24123in" svg:y2="1.49949in" draw:end-shape="id2" draw:end-glue-point="3" draw:id="id3" draw:style-name="a5" draw:name="18 Conector recto de flecha"><svg:title/><svg:desc/></draw:connector><draw:custom-shape svg:x="0.566in" svg:y="2.19885in" svg:width="1.92453in" svg:height="0.5998in" draw:id="id4" draw:style-name="a6" draw:name="23 Rectángulo redondeado"><svg:title/><svg:desc/><text:p text:style-name="P13"><text:span text:style-name="T14"><text:s/>DPTO. CONTABILIDAD y ADMINISTRACIÓN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0.15455in" svg:y="4.26432in" svg:width="1.31369in" svg:height="0.65021in" draw:id="id5" draw:style-name="a7" draw:name="47 Rectángulo redondeado"><svg:title/><svg:desc/><text:p text:style-name="P15"><text:span text:style-name="T16">COORD. COMERCIAL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1.62288in" svg:y="4.26472in" svg:width="1.28443in" svg:height="0.64867in" draw:id="id6" draw:style-name="a8" draw:name="48 Rectángulo redondeado"><svg:title/><svg:desc/><text:p text:style-name="P17"><text:span text:style-name="T18">DPTO. FACTURACIÓN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3.32304in" svg:y="4.26472in" svg:width="1.62296in" svg:height="0.64753in" draw:id="id7" draw:style-name="a9" draw:name="49 Rectángulo redondeado"><svg:title/><svg:desc/><text:p text:style-name="P19"><text:span text:style-name="T20">COORD. SERVICIO TÉCNICO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5.17776in" svg:y="4.26472in" svg:width="1.67085in" svg:height="0.64981in" draw:id="id8" draw:style-name="a10" draw:name="50 Rectángulo redondeado"><svg:title/><svg:desc/><text:p text:style-name="P21"><text:span text:style-name="T22">RESPONSABLE DE CALIDAD Y M.A.<text:s/>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standard" svg:x1="3.01407in" svg:y1="3.86535in" svg:x2="5.98949in" svg:y2="4.26521in" draw:id="id9" draw:style-name="a12" draw:name="52 Conector angular"><svg:title/><svg:desc/></draw:connector><draw:connector draw:type="line" svg:x1="3.01407in" svg:y1="1.79939in" svg:x2="3.01407in" svg:y2="3.86535in" draw:id="id10" draw:style-name="a13" draw:name="62 Conector recto"><svg:title/><svg:desc/></draw:connector><draw:connector draw:type="standard" svg:x1="0.81136in" svg:y1="4.26432in" svg:x2="3.05242in" svg:y2="3.86454in" draw:end-shape="id5" draw:end-glue-point="0" draw:id="id11" draw:style-name="a15" draw:transform="translate(-1.93189in -4.06443in) rotate(-3.14159) translate(1.93189in 4.06443in)" draw:name="70 Forma"><svg:title/><svg:desc/></draw:connector><draw:connector draw:type="line" svg:x1="2.24123in" svg:y1="3.86535in" svg:x2="2.24123in" svg:y2="4.26521in" draw:id="id12" draw:style-name="a17" draw:name="71 Conector recto de flecha"><svg:title/><svg:desc/></draw:connector><draw:custom-shape svg:x="0in" svg:y="5.19775in" svg:width="1.31382in" svg:height="0.62302in" draw:id="id13" draw:style-name="a18" draw:name="72 Rectángulo redondeado"><svg:title/><svg:desc/><text:p text:style-name="P23"><text:span text:style-name="T24">COMERCIALES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0.69552in" svg:y1="4.9151in" svg:x2="0.69552in" svg:y2="5.19763in" draw:id="id14" draw:style-name="a20" draw:name="73 Conector recto de flecha"><svg:title/><svg:desc/></draw:connector><draw:custom-shape svg:x="1.46832in" svg:y="5.19775in" svg:width="1.54568in" svg:height="0.68906in" draw:id="id15" draw:style-name="a21" draw:name="74 Rectángulo redondeado"><svg:title/><svg:desc/><text:p text:style-name="P25"><text:span text:style-name="T26">REPARTIDORES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2.24101in" svg:y1="4.91396in" svg:x2="2.24116in" svg:y2="5.19775in" draw:end-shape="id15" draw:end-glue-point="0" draw:id="id16" draw:style-name="a23" draw:name="75 Conector recto de flecha"><svg:title/><svg:desc/></draw:connector><draw:connector draw:type="line" svg:x1="4.09584in" svg:y1="4.91282in" svg:x2="4.09584in" svg:y2="5.19763in" draw:id="id17" draw:style-name="a25" draw:name="76 Conector recto de flecha"><svg:title/><svg:desc/></draw:connector><draw:custom-shape svg:x="3.40032in" svg:y="5.19775in" svg:width="1.54568in" svg:height="0.62248in" draw:id="id18" draw:style-name="a26" draw:name="77 Rectángulo redondeado"><svg:title/><svg:desc/><text:p text:style-name="P27"><text:span text:style-name="T28"><text:s/>ASISTENCIA TÉCNICA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4.55969in" svg:y="2.199in" svg:width="1.54568in" svg:height="0.67804in" draw:id="id19" draw:style-name="a27" draw:name="81 Rectángulo redondeado"><svg:title/><svg:desc/><text:p text:style-name="P29"><text:span text:style-name="T30"><text:s/>COORDINACIÓN PRODUCCIÓN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5.33258in" svg:y1="1.79939in" svg:x2="5.33258in" svg:y2="2.19925in" draw:id="id20" draw:style-name="a29" draw:name="82 Conector recto de flecha"><svg:title/><svg:desc/></draw:connector><draw:connector draw:type="line" svg:x1="1.23648in" svg:y1="1.84722in" svg:x2="1.23646in" svg:y2="2.20624in" draw:id="id21" draw:style-name="a31" draw:name="86 Conector recto de flecha"><svg:title/><svg:desc/></draw:connector><draw:custom-shape svg:x="4.55952in" svg:y="3.13198in" svg:width="1.54568in" svg:height="0.58501in" draw:id="id22" draw:style-name="a32" draw:name="87 Rectángulo redondeado"><svg:title/><svg:desc/><text:p text:style-name="P31"><text:span text:style-name="T32">GESTIÓN ALMACÉN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4.09604in" svg:y1="3.86535in" svg:x2="4.09604in" svg:y2="4.26521in" draw:id="id23" draw:style-name="a34" draw:name="98 Conector recto de flecha"><svg:title/><svg:desc/></draw:connector><draw:connector draw:type="line" svg:x1="5.33252in" svg:y1="2.87737in" svg:x2="5.33252in" svg:y2="3.1319in" draw:id="id24" draw:style-name="a36" draw:name="104 Conector recto de flecha"><svg:title/><svg:desc/></draw:connector><draw:custom-shape svg:x="4.66636in" svg:y="0.26654in" svg:width="1.77753in" svg:height="0.66742in" draw:id="id25" draw:style-name="a37" draw:name="105 Rectángulo redondeado"><svg:title/><svg:desc/><text:p text:style-name="P33"><text:span text:style-name="T34">ASESORES EXTERNOS (LABORALES, FISCALES Y JURIDICOS)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standard" svg:x1="3.01399in" svg:y1="0.93934in" svg:x2="4.66632in" svg:y2="0.67333in" draw:id="id26" draw:style-name="a39" draw:name="107 Conector angular"><svg:title/><svg:desc/></draw:connector><draw:custom-shape svg:x="4.55975in" svg:y="1.19959in" svg:width="1.62296in" svg:height="0.5998in" draw:id="id27" draw:style-name="a40" draw:name="134 Rectángulo redondeado"><svg:title/><svg:desc/><text:p text:style-name="P35"><text:span text:style-name="T36">DIRECCIÓN</text:span></text:p><text:p text:style-name="P37"><text:span text:style-name="T38">PRODUCCIÓN</text:span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86419in" svg:y1="1.49949in" draw:start-shape="id2" draw:start-glue-point="1" svg:x2="4.55975in" svg:y2="1.49949in" draw:end-shape="id27" draw:end-glue-point="3" draw:id="id28" draw:style-name="a43" draw:name="135 Conector recto de flecha"><svg:title/><svg:desc/></draw:connector><draw:connector draw:type="line" svg:x1="3.01407in" svg:y1="0.5998in" svg:x2="3.01407in" svg:y2="1.19959in" draw:id="id29" draw:style-name="a45" draw:name="154 Conector recto de flecha"><svg:title/><svg:desc/></draw:connector></draw:g>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Black" svg:font-family="Arial Black" style:font-family-generic="swiss" style:font-pitch="variable" svg:panose-1="2 11 10 4 2 1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Times New Roma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-complex="Times New Roman" fo:hyphenate="false"/>
    </style:style>
    <style:style style:name="Fuentedepárrafopredeter." style:display-name="Fuente de párrafo predeter." style:family="tex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 style:parent-style-name="Fuentedepárrafopredeter.">
      <style:text-properties style:font-name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14" svg:viewBox="0 0 20 30" svg:d="m10 0-10 30h20z"/>
    <draw:marker draw:name="a16" svg:viewBox="0 0 20 30" svg:d="m10 0-10 30h20z"/>
    <draw:marker draw:name="a3" svg:viewBox="0 0 20 30" svg:d="m10 0-10 30h20z"/>
    <draw:marker draw:name="a22" svg:viewBox="0 0 20 30" svg:d="m10 0-10 30h20z"/>
    <draw:marker draw:name="a4" svg:viewBox="0 0 20 30" svg:d="m10 0-10 30h20z"/>
    <draw:marker draw:name="a24" svg:viewBox="0 0 20 30" svg:d="m10 0-10 30h20z"/>
    <draw:marker draw:name="a30" svg:viewBox="0 0 20 30" svg:d="m10 0-10 30h20z"/>
    <draw:marker draw:name="a19" svg:viewBox="0 0 20 30" svg:d="m10 0-10 30h20z"/>
    <draw:marker draw:name="a33" svg:viewBox="0 0 20 30" svg:d="m10 0-10 30h20z"/>
    <draw:marker draw:name="a28" svg:viewBox="0 0 20 30" svg:d="m10 0-10 30h20z"/>
    <draw:marker draw:name="a35" svg:viewBox="0 0 20 30" svg:d="m10 0-10 30h20z"/>
    <draw:marker draw:name="a41" svg:viewBox="0 0 20 30" svg:d="m10 0-10 30h20z"/>
    <draw:marker draw:name="a42" svg:viewBox="0 0 20 30" svg:d="m10 0-10 30h20z"/>
    <draw:marker draw:name="a38" svg:viewBox="0 0 20 30" svg:d="m10 0-10 30h20z"/>
    <draw:marker draw:name="a44" svg:viewBox="0 0 20 30" svg:d="m10 0-10 30h20z"/>
    <draw:marker draw:name="a11" svg:viewBox="0 0 20 30" svg:d="m10 0-10 30h20z"/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uario</meta:initial-creator>
    <dc:creator>Andres</dc:creator>
    <meta:creation-date>2021-10-28T09:01:00Z</meta:creation-date>
    <dc:date>2021-10-28T09:01:00Z</dc:date>
    <meta:print-date>2021-10-25T11:2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" meta:character-count="28" meta:row-count="1" meta:non-whitespace-character-count="25"/>
  </office:meta>
</office:document-meta>
</file>